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entury" svg:font-family="Century" style:font-family-generic="roman" style:font-pitch="variable"/>
    <style:font-face style:name="Liberation Sans" svg:font-family="'Liberation Sans'" style:font-family-generic="swiss" style:font-pitch="variable"/>
    <style:font-face style:name="Noto Sans JP" svg:font-family="'Noto Sans JP'" style:font-family-generic="system" style:font-pitch="variable"/>
    <style:font-face style:name="Tahoma" svg:font-family="Tahoma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loext:word-spacing-minimum="75%" loext:word-spacing-maximum="133%"/>
      <style:text-properties fo:font-size="14pt" style:font-size-asian="14pt" style:font-size-complex="14pt"/>
    </style:style>
    <style:style style:name="P2" style:family="paragraph" style:parent-style-name="Standard">
      <style:paragraph-properties fo:text-align="center" style:justify-single-word="false" loext:word-spacing-minimum="75%" loext:word-spacing-maximum="133%"/>
    </style:style>
    <style:style style:name="P3" style:family="paragraph" style:parent-style-name="Standard">
      <style:text-properties style:script-type="asian"/>
    </style:style>
    <style:style style:name="P4" style:family="paragraph" style:parent-style-name="Standard">
      <style:text-properties officeooo:paragraph-rsid="000ceb00"/>
    </style:style>
    <style:style style:name="P5" style:family="paragraph" style:parent-style-name="Standard">
      <style:paragraph-properties style:auto-text-indent="false" loext:margin-left="11ic" loext:text-indent="-11ic"/>
      <style:text-properties style:script-type="asian"/>
    </style:style>
    <style:style style:name="P6" style:family="paragraph" style:parent-style-name="Standard">
      <style:paragraph-properties style:auto-text-indent="false" loext:margin-left="9.28ic" loext:text-indent="-9.28ic"/>
      <style:text-properties style:script-type="asian"/>
    </style:style>
    <style:style style:name="P7" style:family="paragraph" style:parent-style-name="Standard">
      <style:paragraph-properties style:auto-text-indent="false" loext:margin-left="9.45ic" loext:text-indent="-8.78ic"/>
      <style:text-properties style:script-type="asian"/>
    </style:style>
    <style:style style:name="P8" style:family="paragraph" style:parent-style-name="Standard">
      <style:paragraph-properties loext:margin-left="8.67ic"/>
      <style:text-properties style:script-type="asian"/>
    </style:style>
    <style:style style:name="P9" style:family="paragraph" style:parent-style-name="Standard">
      <style:paragraph-properties style:auto-text-indent="false" loext:margin-left="9.44ic" loext:text-indent="-1.34ic"/>
      <style:text-properties style:script-type="asian"/>
    </style:style>
    <style:style style:name="P10" style:family="paragraph" style:parent-style-name="Standard">
      <style:paragraph-properties style:auto-text-indent="false" loext:margin-left="11ic" loext:text-indent="-11ic"/>
    </style:style>
    <style:style style:name="P11" style:family="paragraph" style:parent-style-name="Standard">
      <style:paragraph-properties fo:text-align="right" style:justify-single-word="false" style:auto-text-indent="false" loext:margin-left="11ic" loext:text-indent="-10ic" loext:word-spacing-minimum="75%" loext:word-spacing-maximum="133%"/>
    </style:style>
    <style:style style:name="P12" style:family="paragraph" style:parent-style-name="Standard">
      <style:paragraph-properties fo:text-align="center" style:justify-single-word="false" style:auto-text-indent="false" loext:margin-left="11ic" loext:text-indent="-11ic" loext:word-spacing-minimum="75%" loext:word-spacing-maximum="133%"/>
    </style:style>
    <style:style style:name="P13" style:family="paragraph" style:parent-style-name="Standard">
      <style:paragraph-properties style:auto-text-indent="false" loext:margin-left="11ic" loext:text-indent="-10ic"/>
    </style:style>
    <style:style style:name="P14" style:family="paragraph" style:parent-style-name="Standard">
      <style:paragraph-properties style:auto-text-indent="false" loext:margin-left="11ic" loext:text-indent="-7ic"/>
      <style:text-properties style:script-type="asian"/>
    </style:style>
    <style:style style:name="P15" style:family="paragraph" style:parent-style-name="Standard">
      <style:paragraph-properties style:auto-text-indent="false" loext:margin-left="11ic" loext:text-indent="-7ic"/>
    </style:style>
    <style:style style:name="P16" style:family="paragraph" style:parent-style-name="Standard">
      <style:paragraph-properties style:auto-text-indent="false" loext:margin-left="11ic" loext:text-indent="-9ic"/>
    </style:style>
    <style:style style:name="P17" style:family="paragraph" style:parent-style-name="Standard">
      <style:text-properties fo:font-size="12pt" style:text-underline-style="solid" style:text-underline-width="auto" style:text-underline-color="font-color" style:font-size-asian="12pt" style:font-size-complex="12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style:font-size-asian="14pt" style:font-size-complex="14pt" style:script-type="asian"/>
    </style:style>
    <style:style style:name="T3" style:family="text">
      <style:text-properties style:script-type="asian"/>
    </style:style>
    <style:style style:name="T4" style:family="text">
      <style:text-properties officeooo:rsid="000b5c7d" style:script-type="asian"/>
    </style:style>
    <style:style style:name="T5" style:family="text">
      <style:text-properties officeooo:rsid="000ceb00" style:script-type="asian"/>
    </style:style>
    <style:style style:name="T6" style:family="text">
      <style:text-properties style:text-underline-style="solid" style:text-underline-width="auto" style:text-underline-color="font-color"/>
    </style:style>
    <style:style style:name="T7" style:family="text">
      <style:text-properties style:text-underline-style="solid" style:text-underline-width="auto" style:text-underline-color="font-color" style:script-type="asian"/>
    </style:style>
    <style:style style:name="T8" style:family="text">
      <style:text-properties officeooo:rsid="000ceb00"/>
    </style:style>
    <style:style style:name="T9" style:family="text">
      <style:text-properties fo:font-family="'Segoe UI Symbol'" style:font-family-generic="swiss" style:font-pitch="variable" style:font-family-complex="'Segoe UI Symbol'" style:font-family-generic-complex="system" style:font-pitch-complex="variable"/>
    </style:style>
    <style:style style:name="T10" style:family="text">
      <style:text-properties fo:font-family="'Segoe UI Symbol'" style:font-family-generic="swiss" style:font-pitch="variable" style:font-family-complex="'Segoe UI Symbol'" style:font-family-generic-complex="system" style:font-pitch-complex="variable" style:script-type="asian"/>
    </style:style>
    <style:style style:name="T11" style:family="text">
      <style:text-properties fo:font-family="'Segoe UI Symbol'" style:font-family-generic="swiss" style:font-pitch="variable" officeooo:rsid="000ceb00" style:font-family-complex="'Segoe UI Symbol'" style:font-family-generic-complex="system" style:font-pitch-complex="variable" style:script-type="asian"/>
    </style:style>
    <style:style style:name="T12" style:family="text">
      <style:text-properties fo:font-size="12pt" style:font-size-asian="12pt" style:font-size-complex="12pt"/>
    </style:style>
    <style:style style:name="T13" style:family="text">
      <style:text-properties fo:font-size="12pt" style:font-size-asian="12pt" style:font-size-complex="12pt" style:script-type="asian"/>
    </style:style>
    <style:style style:name="T14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15" style:family="text">
      <style:text-properties fo:font-size="12pt" style:text-underline-style="solid" style:text-underline-width="auto" style:text-underline-color="font-color" style:font-size-asian="12pt" style:font-size-complex="12pt" style:script-type="asian"/>
    </style:style>
    <style:style style:name="T16" style:family="text">
      <style:text-properties fo:font-size="9pt" style:font-size-asian="9pt" style:font-size-complex="9pt"/>
    </style:style>
    <style:style style:name="T17" style:family="text">
      <style:text-properties fo:font-size="9pt" style:font-size-asian="9pt" style:font-size-complex="9pt" style:script-type="asi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1"><text:span text:style-name="T2">河内長野市民居合道体験会実施要項</text:span><text:span text:style-name="T2"/></text:p>
      <text:p text:style-name="P3">１．主　　管　　　河内長野市居合道連盟</text:p>
      <text:p text:style-name="P4"><text:span text:style-name="T3">２．日　　時　　　令和</text:span><text:span text:style-name="T4">8</text:span><text:span text:style-name="T3">（202</text:span><text:span text:style-name="T4">6</text:span><text:span text:style-name="T3">）年</text:span><text:span text:style-name="T5">9</text:span><text:span text:style-name="T3">月</text:span><text:span text:style-name="T4">13日</text:span><text:span text:style-name="T3">（日）</text:span></text:p>
      <text:p text:style-name="P3">　　　　　　　　　受付：９時３０分　　開始：１０時００分　　終了：１２時００分</text:p>
      <text:p text:style-name="P3">３．会　　場　　　河内長野市立武道館</text:p>
      <text:p text:style-name="P3">４．参加対象　　　小学生以上の河内長野市内在住・在学・在勤者（但し、小学生は保護者同伴のこと）</text:p>
      <text:p text:style-name="P3">５．参 加 費　　　無　料</text:p>
      <text:p text:style-name="P3">６．種　　別　　　居合道体験の部</text:p>
      <text:p text:style-name="P3">　　　　　　　　　当連盟会員の指導により、刀の持ち方や素振り等を行う。</text:p>
      <text:p text:style-name="P3">　　　　　　　　　　　木刀によるマット打ち体験、新聞切り体験、模擬刀による帯刀、抜刀、納刀等の体験。</text:p>
      <text:p text:style-name="P5">　　　　　　　　　　　さらに希望する方は、後日、市内各所の道場にて体験することも可能。</text:p>
      <text:p text:style-name="Standard" loext:marker-style-name="T6"><text:span text:style-name="T3">　　　　　　　　　</text:span><text:span text:style-name="T7">※運動しやすい服装でご参加ください。　［見学のみも可。］</text:span></text:p>
      <text:p text:style-name="Standard" loext:marker-style-name="T6"><text:span text:style-name="T3">　　　　　　　　　</text:span><text:span text:style-name="T7">※マスク着用、手指消毒等感染予防にご協力ください。　　 </text:span></text:p>
      <text:p text:style-name="P5">７．タイムスケジュール</text:p>
      <text:p text:style-name="P5">　　 9：30　～　　開会式　　・河内長野市居合道連盟会長挨拶　　・同支部長挨拶</text:p>
      <text:p text:style-name="P6">　　10：00　～　　木刀の持ち方、構え方、素振り、マット打ち、新聞切り等を体験する。また、模擬刀による帯刀、抜刀、納刀等を体験する。</text:p>
      <text:p text:style-name="P5">　　11：00　～　　連盟会員の演武会を見学する。</text:p>
      <text:p text:style-name="P5">　　12：00　～　　閉会式、講評　連盟会員以外は解散</text:p>
      <text:p text:style-name="P5">　　12：30　～　　連盟会員自由稽古</text:p>
      <text:p text:style-name="P5">　　14：30　～　　撤収（役員は後片付け）</text:p>
      <text:p text:style-name="P7">８．参加申込　　　参加希望の方は、問い合わせ担当までご連絡ください。</text:p>
      <text:p text:style-name="P8">（<text:span text:style-name="T8">9</text:span>月11日（金）までに、下記申込書に必要事項をご記入いただき、メールボックスに入れてください。）</text:p>
      <text:p text:style-name="P9">※体験会における運営・進行等につきましては、事故の無いように十分注意をいたします。また、新型コロナウイルス感染防止につきましても、出来る限りのことは致しますが、ご自身でも十分お気を付けくださいますようお願いいたします。</text:p>
      <text:p text:style-name="P10" loext:marker-style-name="T9"><text:span text:style-name="T3">　　　【問い合わせ担当】　　</text:span><text:span text:style-name="T10">河内長野市居合道連盟　　山本　明美</text:span></text:p>
      <text:p text:style-name="P10" loext:marker-style-name="T9"><text:span text:style-name="T10">　　　　　　　　　　　　　　℡　</text:span><text:span text:style-name="T11">090-</text:span><text:span text:style-name="T10">6919-3155</text:span></text:p>
      <text:p text:style-name="P10" loext:marker-style-name="T9"><text:span text:style-name="T10">----------------------------------------------------------------------------------------------------------------------------</text:span><text:span text:style-name="T10"/></text:p>
      <text:p text:style-name="P11" loext:marker-style-name="T12"><text:span text:style-name="T5">2026</text:span><text:span text:style-name="T3">年　　　月　　　日</text:span></text:p>
      <text:p text:style-name="P12" loext:marker-style-name="T12"><text:span text:style-name="T13">河内長野市市民居合道体験会参加申込書</text:span><text:span text:style-name="T13"/></text:p>
      <text:p text:style-name="P13"/>
      <text:p text:style-name="P14">河内長野市市民居合道体験会に、（　体験　・　見学　）に参加を申し込みます。</text:p>
      <text:p text:style-name="P10"/>
      <text:p text:style-name="P15" loext:marker-style-name="T14"><text:span text:style-name="T15">住　所　　　　　　　　　　　　　　　　　　　　　　　　　　　　　　　　　</text:span><text:span text:style-name="T15"/></text:p>
      <text:p text:style-name="P16" loext:marker-style-name="T16"><text:span text:style-name="T17">　</text:span><text:span text:style-name="T17"/></text:p>
      <text:p text:style-name="P15" loext:marker-style-name="T14"><text:span text:style-name="T15">氏　名　　　　　　　　　　　　　　　　　　℡　　　－　　　　－　　　　　</text:span><text:span text:style-name="T15"/></text:p>
      <text:p text:style-name="P17" loext:marker-style-name="T14"/>
      <text:p text:style-name="P15" loext:marker-style-name="T14"><text:span text:style-name="T15">e-male（　P.C.　or　スマホ　） 　　　　　　　　　　　　　　　　　　　　　</text:span><text:span text:style-name="T15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entury" svg:font-family="Century" style:font-family-generic="roman" style:font-pitch="variable"/>
    <style:font-face style:name="Liberation Sans" svg:font-family="'Liberation Sans'" style:font-family-generic="swiss" style:font-pitch="variable"/>
    <style:font-face style:name="Noto Sans JP" svg:font-family="'Noto Sans JP'" style:font-family-generic="system" style:font-pitch="variable"/>
    <style:font-face style:name="Tahoma" svg:font-family="Tahoma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entury" fo:font-size="10.5pt" fo:language="en" fo:country="US" style:letter-kerning="true" style:font-name-asian="ＭＳ 明朝" style:font-size-asian="10.5pt" style:language-asian="ja" style:country-asian="JP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482cm" style:writing-mode="lr-tb"/>
      <style:text-properties style:use-window-font-color="true" loext:opacity="0%" style:font-name="Century" fo:font-size="10.5pt" fo:language="en" fo:country="US" style:letter-kerning="true" style:font-name-asian="ＭＳ 明朝" style:font-size-asian="10.5pt" style:language-asian="ja" style:country-asian="JP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justify" style:justify-single-word="false" fo:orphans="0" fo:widows="0" style:writing-mode="lr-tb" loext:word-spacing-minimum="75%" loext:word-spacing-maximum="133%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JP" style:font-family-asian="'Noto Sans JP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​​テーマ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owner</meta:initial-creator>
    <meta:editing-cycles>5</meta:editing-cycles>
    <meta:print-date>2026-06-04T11:29:01.612769900</meta:print-date>
    <meta:creation-date>2026-05-07T01:17:00</meta:creation-date>
    <dc:date>2026-06-28T20:54:10.080538300</dc:date>
    <meta:editing-duration>PT19M</meta:editing-duration>
    <meta:generator>LibreOffice/26.2.4.2$Windows_X86_64 LibreOffice_project/0229ac93fcf0d7cbc6376066c6f35021cef002dc</meta:generator>
    <meta:document-statistic meta:table-count="0" meta:image-count="0" meta:object-count="0" meta:page-count="1" meta:paragraph-count="33" meta:word-count="746" meta:character-count="1168" meta:non-whitespace-character-count="909"/>
    <meta:user-defined meta:name="AppVersion">16.0000</meta:user-defined>
    <meta:template xlink:type="simple" xlink:actuate="onRequest" xlink:title="Normal" xlink:href=""/>
  </office:meta>
</office:document-meta>
</file>